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gif" manifest:full-path="Pictures/10000200000000AE000000D524437910.gif"/>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OpenSymbol" svg:font-family="OpenSymbol"/>
    <style:font-face style:name="Tahoma2" svg:font-family="Tahoma"/>
    <style:font-face style:name="Impact" svg:font-family="Impact" style:font-family-generic="roman"/>
    <style:font-face style:name="Comic Sans MS" svg:font-family="'Comic Sans MS'" style:font-family-generic="swiss"/>
    <style:font-face style:name="Comic Sans MS,Bold" svg:font-family="'Comic Sans MS,Bold'" style:font-family-generic="swiss"/>
    <style:font-face style:name="Impact1" svg:font-family="Impact" style:font-family-generic="roman" style:font-pitch="variable"/>
    <style:font-face style:name="Lucida Sans Unicode1" svg:font-family="'Lucida Sans Unicode'"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fo:padding="0.049cm" fo:border="0.088cm solid #000000"/>
      <style:text-properties fo:font-size="22pt" fo:font-weight="bold" style:font-size-asian="22pt" style:font-weight-asian="bold" style:font-size-complex="22pt" style:font-weight-complex="bold"/>
    </style:style>
    <style:style style:name="P2" style:family="paragraph" style:parent-style-name="Standard">
      <style:paragraph-properties fo:text-align="center" style:justify-single-word="false" fo:padding="0.049cm" fo:border="0.088cm solid #000000"/>
      <style:text-properties fo:font-size="16pt" fo:font-weight="bold" style:font-size-asian="16pt" style:font-weight-asian="bold" style:font-size-complex="16pt" style:font-weight-complex="bold"/>
    </style:style>
    <style:style style:name="P3" style:family="paragraph" style:parent-style-name="Standard">
      <style:paragraph-properties fo:text-align="center" style:justify-single-word="false" style:shadow="none" style:text-autospace="none"/>
      <style:text-properties style:font-name="Comic Sans MS,Bold" fo:font-size="8pt" fo:font-weight="bold" style:font-name-asian="Comic Sans MS,Bold" style:font-size-asian="8pt" style:font-weight-asian="bold" style:font-name-complex="Comic Sans MS,Bold" style:font-size-complex="8pt" style:font-weight-complex="bold"/>
    </style:style>
    <style:style style:name="P4" style:family="paragraph" style:parent-style-name="Standard">
      <style:paragraph-properties fo:text-align="center" style:justify-single-word="false" style:shadow="none" style:text-autospace="none"/>
      <style:text-properties style:font-name="Comic Sans MS" fo:font-size="8pt" fo:font-weight="bold" style:font-name-asian="Comic Sans MS" style:font-size-asian="8pt" style:font-weight-asian="bold" style:font-name-complex="Comic Sans MS" style:font-size-complex="8pt" style:font-weight-complex="bold"/>
    </style:style>
    <style:style style:name="P5" style:family="paragraph" style:parent-style-name="Frame_20_contents">
      <style:paragraph-properties fo:text-align="center" style:justify-single-word="false"/>
    </style:style>
    <style:style style:name="P6" style:family="paragraph" style:parent-style-name="Frame_20_contents">
      <style:paragraph-properties fo:text-align="justify" style:justify-single-word="false"/>
    </style:style>
    <style:style style:name="P7" style:family="paragraph" style:parent-style-name="Frame_20_contents">
      <style:paragraph-properties fo:text-align="center" style:justify-single-word="false"/>
      <style:text-properties fo:font-size="26pt" fo:language="zxx" fo:country="none" fo:font-weight="bold" style:font-size-asian="26pt" style:language-asian="zxx" style:country-asian="none" style:font-weight-asian="bold" style:font-size-complex="26pt" style:language-complex="zxx" style:country-complex="none" style:font-weight-complex="bold"/>
    </style:style>
    <style:style style:name="P8" style:family="paragraph" style:parent-style-name="Standard">
      <style:text-properties fo:language="zxx" fo:country="none" style:language-asian="zxx" style:country-asian="none" style:language-complex="zxx" style:country-complex="none"/>
    </style:style>
    <style:style style:name="P9" style:family="paragraph" style:parent-style-name="Standard">
      <style:paragraph-properties fo:text-align="justify" style:justify-single-word="false"/>
      <style:text-properties fo:language="zxx" fo:country="none" style:language-asian="zxx" style:country-asian="none" style:language-complex="zxx" style:country-complex="none"/>
    </style:style>
    <style:style style:name="P10" style:family="paragraph" style:parent-style-name="Standard">
      <style:text-properties fo:language="zxx" fo:country="none" fo:font-weight="bold" style:language-asian="zxx" style:country-asian="none" style:font-weight-asian="bold" style:language-complex="zxx" style:country-complex="none" style:font-weight-complex="bold"/>
    </style:style>
    <style:style style:name="P11" style:family="paragraph" style:parent-style-name="Standard">
      <style:text-properties fo:font-size="14pt" fo:language="zxx" fo:country="none" fo:font-weight="bold" style:font-size-asian="14pt" style:language-asian="zxx" style:country-asian="none" style:font-weight-asian="bold" style:font-size-complex="14pt" style:language-complex="zxx" style:country-complex="none" style:font-weight-complex="bold"/>
    </style:style>
    <style:style style:name="P12" style:family="paragraph" style:parent-style-name="Standard">
      <style:paragraph-properties fo:text-align="center" style:justify-single-word="false"/>
      <style:text-properties fo:font-size="14pt" fo:language="zxx" fo:country="none" fo:font-weight="bold" style:font-size-asian="14pt" style:language-asian="zxx" style:country-asian="none" style:font-weight-asian="bold" style:font-size-complex="14pt" style:language-complex="zxx" style:country-complex="none" style:font-weight-complex="bold"/>
    </style:style>
    <style:style style:name="P13" style:family="paragraph" style:parent-style-name="Standard">
      <style:paragraph-properties fo:text-align="center" style:justify-single-word="false"/>
      <style:text-properties fo:font-size="18pt" fo:language="zxx" fo:country="none" fo:font-weight="bold" style:font-size-asian="18pt" style:language-asian="zxx" style:country-asian="none" style:font-weight-asian="bold" style:font-size-complex="18pt" style:language-complex="zxx" style:country-complex="none" style:font-weight-complex="bold"/>
    </style:style>
    <style:style style:name="P14" style:family="paragraph" style:parent-style-name="Standard">
      <style:paragraph-properties fo:text-align="justify" style:justify-single-word="false"/>
      <style:text-properties fo:font-size="18pt" fo:language="zxx" fo:country="none" style:font-size-asian="18pt" style:language-asian="zxx" style:country-asian="none" style:font-size-complex="18pt" style:language-complex="zxx" style:country-complex="none"/>
    </style:style>
    <style:style style:name="P15" style:family="paragraph" style:parent-style-name="Standard">
      <style:paragraph-properties fo:text-align="justify" style:justify-single-word="false"/>
      <style:text-properties fo:font-size="26pt" fo:language="zxx" fo:country="none" style:font-size-asian="26pt" style:language-asian="zxx" style:country-asian="none" style:font-size-complex="26pt" style:language-complex="zxx" style:country-complex="none"/>
    </style:style>
    <style:style style:name="P16" style:family="paragraph" style:parent-style-name="Standard">
      <style:paragraph-properties fo:text-align="justify" style:justify-single-word="false"/>
      <style:text-properties fo:font-size="12pt" fo:language="zxx" fo:country="none" style:font-size-asian="12pt" style:language-asian="zxx" style:country-asian="none" style:font-size-complex="12pt" style:language-complex="zxx" style:country-complex="none"/>
    </style:style>
    <style:style style:name="P17" style:family="paragraph" style:parent-style-name="Standard">
      <style:paragraph-properties fo:text-align="justify" style:justify-single-word="false"/>
      <style:text-properties fo:font-size="12pt" fo:language="zxx" fo:country="none" fo:font-weight="bold" style:font-size-asian="12pt" style:language-asian="zxx" style:country-asian="none" style:font-weight-asian="bold" style:font-size-complex="12pt" style:language-complex="zxx" style:country-complex="none" style:font-weight-complex="bold"/>
    </style:style>
    <style:style style:name="P18" style:family="paragraph" style:parent-style-name="Standard">
      <style:paragraph-properties fo:text-align="center" style:justify-single-word="false"/>
      <style:text-properties fo:font-size="16pt" fo:language="zxx" fo:country="none" fo:font-weight="bold" style:font-size-asian="16pt" style:language-asian="zxx" style:country-asian="none" style:font-weight-asian="bold" style:font-size-complex="16pt" style:language-complex="zxx" style:country-complex="none" style:font-weight-complex="bold"/>
    </style:style>
    <style:style style:name="P19" style:family="paragraph" style:parent-style-name="Standard">
      <style:paragraph-properties fo:text-align="justify" style:justify-single-word="false"/>
      <style:text-properties fo:font-size="16pt" fo:language="zxx" fo:country="none" fo:font-weight="bold" style:font-size-asian="16pt" style:language-asian="zxx" style:country-asian="none" style:font-weight-asian="bold" style:font-size-complex="16pt" style:language-complex="zxx" style:country-complex="none" style:font-weight-complex="bold"/>
    </style:style>
    <style:style style:name="P20" style:family="paragraph" style:parent-style-name="Standard">
      <style:paragraph-properties fo:text-align="justify" style:justify-single-word="false"/>
      <style:text-properties style:font-name="Comic Sans MS" fo:font-size="8pt" fo:language="zxx" fo:country="none" fo:font-weight="bold" style:font-name-asian="Comic Sans MS" style:font-size-asian="8pt" style:language-asian="zxx" style:country-asian="none" style:font-weight-asian="bold" style:font-name-complex="Comic Sans MS" style:font-size-complex="8pt" style:language-complex="zxx" style:country-complex="none" style:font-weight-complex="bold"/>
    </style:style>
    <style:style style:name="P21" style:family="paragraph" style:parent-style-name="Standard">
      <style:paragraph-properties fo:margin-left="0cm" fo:margin-right="0cm" fo:text-align="justify" style:justify-single-word="false" fo:text-indent="-0.079cm" style:auto-text-indent="false">
        <style:tab-stops/>
      </style:paragraph-properties>
      <style:text-properties fo:font-size="14pt" fo:language="zxx" fo:country="none" fo:font-weight="bold" style:font-size-asian="14pt" style:language-asian="zxx" style:country-asian="none" style:font-weight-asian="bold" style:font-size-complex="14pt" style:language-complex="zxx" style:country-complex="none" style:font-weight-complex="bold"/>
    </style:style>
    <style:style style:name="P22" style:family="paragraph" style:parent-style-name="Standard" style:master-page-name="MP0">
      <style:paragraph-properties style:page-number="auto" fo:break-before="page"/>
      <style:text-properties fo:font-size="14pt" fo:language="zxx" fo:country="none" fo:font-weight="bold" style:font-size-asian="14pt" style:language-asian="zxx" style:country-asian="none" style:font-weight-asian="bold" style:font-size-complex="14pt" style:language-complex="zxx" style:country-complex="none" style:font-weight-complex="bold"/>
    </style:style>
    <style:style style:name="P23" style:family="paragraph" style:parent-style-name="Standard" style:list-style-name="L1">
      <style:text-properties fo:language="zxx" fo:country="none" fo:font-weight="bold" style:language-asian="zxx" style:country-asian="none" style:font-weight-asian="bold" style:language-complex="zxx" style:country-complex="none" style:font-weight-complex="bold"/>
    </style:style>
    <style:style style:name="P24" style:family="paragraph">
      <style:paragraph-properties style:writing-mode="lr-tb"/>
    </style:style>
    <style:style style:name="P25" style:family="paragraph">
      <style:paragraph-properties style:writing-mode="lr-tb"/>
      <style:text-properties style:font-name="Impact" fo:letter-spacing="0.001cm" fo:font-style="normal" fo:font-weight="normal" style:font-name-asian="Impact" style:font-name-complex="Impact"/>
    </style:style>
    <style:style style:name="T1" style:family="text">
      <style:text-properties style:text-underline-style="solid" style:text-underline-width="auto" style:text-underline-color="font-color"/>
    </style:style>
    <style:style style:name="T2" style:family="text">
      <style:text-properties style:text-underline-style="solid" style:text-underline-width="auto" style:text-underline-color="font-color" fo:font-weight="bold" style:font-weight-asian="bold" style:font-weight-complex="bold"/>
    </style:style>
    <style:style style:name="T3" style:family="text">
      <style:text-properties fo:font-weight="bold" style:font-weight-asian="bold" style:font-weight-complex="bold"/>
    </style:style>
    <style:style style:name="T4" style:family="text">
      <style:text-properties fo:font-style="italic" style:font-style-asian="italic" style:font-style-complex="italic"/>
    </style:style>
    <style:style style:name="T5" style:family="text">
      <style:text-properties style:font-name="Impact" fo:letter-spacing="0.001cm" fo:font-style="normal" fo:font-weight="normal" style:font-name-asian="Impact" style:font-name-complex="Impact"/>
    </style:style>
    <style:style style:name="fr1" style:family="graphic" style:parent-style-name="Frame">
      <style:graphic-properties style:vertical-pos="from-top" style:vertical-rel="paragraph" style:horizontal-pos="from-left" style:horizontal-rel="paragraph"/>
    </style:style>
    <style:style style:name="fr2" style:family="graphic" style:parent-style-name="Frame">
      <style:graphic-properties style:vertical-pos="from-top" style:vertical-rel="paragraph" style:horizontal-pos="from-left" style:horizontal-rel="paragraph" fo:padding="0.15cm" fo:border="none"/>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false" fo:margin-left="0.725cm" fo:margin-right="0cm" style:editable="false">
        <style:columns fo:column-count="2">
          <style:column-sep style:width="0.088cm" style:color="#000000" style:height="100%"/>
          <style:column style:rel-width="4407*" fo:start-indent="0cm" fo:end-indent="0.199cm"/>
          <style:column style:rel-width="4819*" fo:start-indent="0.199cm" fo:end-indent="0cm"/>
        </style:columns>
      </style:section-properties>
    </style:style>
    <style:style style:name="Sect2" style:family="section">
      <style:section-properties text:dont-balance-text-columns="false" style:editable="false">
        <style:columns fo:column-count="2" fo:column-gap="0.399cm">
          <style:column-sep style:width="0.088cm" style:color="#000000" style:height="100%"/>
          <style:column style:rel-width="32767*" fo:start-indent="0cm" fo:end-indent="0.199cm"/>
          <style:column style:rel-width="32768*" fo:start-indent="0.199cm" fo:end-indent="0cm"/>
        </style:columns>
      </style:section-properties>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stroke="solid" svg:stroke-width="0.026cm" svg:stroke-color="#000000" draw:stroke-linejoin="miter" draw:fill="solid" draw:fill-color="#000000" draw:textarea-horizontal-align="center" draw:textarea-vertical-align="middle" draw:auto-grow-height="false" draw:fit-to-size="false" fo:padding-top="0.229cm" fo:padding-bottom="0.229cm" fo:padding-left="0.441cm" fo:padding-right="0.441cm" fo:wrap-option="no-wrap" draw:shadow="hidden"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draw:frame draw:style-name="fr3" draw:name="images1" text:anchor-type="paragraph" svg:x="-1.715cm" svg:y="-1.535cm" svg:width="3.388cm" svg:height="3.72cm" draw:z-index="1"><draw:image xlink:href="Pictures/10000200000000AE000000D524437910.gif" xlink:type="simple" xlink:show="embed" xlink:actuate="onLoad"/></draw:frame><draw:frame draw:style-name="fr1" draw:name="Cadre1" text:anchor-type="paragraph" svg:x="-1.365cm" svg:y="2.184cm" svg:width="2.424cm" draw:z-index="0"><draw:text-box fo:min-height="24.5cm"><text:p text:style-name="P1">C</text:p><text:p text:style-name="P1">G</text:p><text:p text:style-name="P1">T</text:p><text:p text:style-name="P2"/><text:p text:style-name="P1">F</text:p><text:p text:style-name="P1">I</text:p><text:p text:style-name="P1">N</text:p><text:p text:style-name="P1">A</text:p><text:p text:style-name="P1">N</text:p><text:p text:style-name="P1">C</text:p><text:p text:style-name="P1">E</text:p><text:p text:style-name="P1">S</text:p><text:p text:style-name="P2"/><text:p text:style-name="P1">P</text:p><text:p text:style-name="P1">U</text:p><text:p text:style-name="P1">B</text:p><text:p text:style-name="P1">L</text:p><text:p text:style-name="P1">I</text:p><text:p text:style-name="P1">Q</text:p><text:p text:style-name="P1">U</text:p><text:p text:style-name="P1">E</text:p><text:p text:style-name="P1">S</text:p><text:p text:style-name="P2"/><text:p text:style-name="P1">I</text:p><text:p text:style-name="P1">S</text:p><text:p text:style-name="P1">E</text:p><text:p text:style-name="P1">R</text:p><text:p text:style-name="P1">E</text:p></draw:text-box></draw:frame><draw:frame draw:style-name="fr1" draw:name="Cadre3" text:anchor-type="paragraph" svg:x="14.377cm" svg:y="0.852cm" svg:width="2.801cm" draw:z-index="3"><draw:text-box fo:min-height="0.79cm"><text:p text:style-name="P5">Juillet 2013</text:p></draw:text-box></draw:frame><draw:custom-shape text:anchor-type="char" draw:z-index="2" draw:style-name="gr1" draw:text-style-name="P25" svg:width="16.003cm" svg:height="1.906cm" svg:x="2.15cm" svg:y="-1.229cm"><text:p text:style-name="P24"><text:span text:style-name="T5">LE POING SUR</text:span></text:p><draw:enhanced-geometry svg:viewBox="0 0 21600 21600" draw:text-areas="0 0 21600 21600" draw:text-path="true" draw:text-path-mode="shape" draw:text-path-scale="path" draw:text-path-same-letter-heights="false" draw:type="mso-spt161" draw:modifiers="5665" draw:enhanced-path="M 0 0 C 3500 ?f1 7100 ?f0 10800 ?f0 14500 ?f0 18100 ?f1 21600 0 N M 0 21600 C 3500 ?f3 7100 ?f2 10800 ?f2 14500 ?f2 18100 ?f3 21600 21600 N"><draw:equation draw:name="f0" draw:formula="$0 "/><draw:equation draw:name="f1" draw:formula="?f0 *5320/7100"/><draw:equation draw:name="f2" draw:formula="21600-?f0 "/><draw:equation draw:name="f3" draw:formula="21600-?f1 "/><draw:handle draw:handle-position="10800 $0" draw:handle-range-y-minimum="0" draw:handle-range-y-maximum="8100"/></draw:enhanced-geometry></draw:custom-shape></text:p>
      <text:p text:style-name="P12"/>
      <text:p text:style-name="P12"><draw:frame draw:style-name="fr1" draw:name="Cadre5" text:anchor-type="paragraph" svg:x="1.953cm" svg:y="0.346cm" svg:width="15.208cm" draw:z-index="5"><draw:text-box fo:min-height="5.452cm"><text:p text:style-name="P6"/><text:p text:style-name="P7">La section syndicale CGT vous souhaite de</text:p><text:p text:style-name="P7">BONNES VACANCES</text:p></draw:text-box></draw:frame></text:p>
      <text:p text:style-name="P21"/>
      <text:p text:style-name="P12"/>
      <text:p text:style-name="P12"/>
      <text:p text:style-name="P12"/>
      <text:p text:style-name="P12"/>
      <text:p text:style-name="P12"/>
      <text:p text:style-name="P12"/>
      <text:p text:style-name="P12"/>
      <text:p text:style-name="P12"/>
      <text:p text:style-name="P12"/>
      <text:p text:style-name="P12"/>
      <text:p text:style-name="P12"/>
      <text:p text:style-name="P13">STAGE CAHUZAC</text:p>
      <text:p text:style-name="P14"/>
      <text:p text:style-name="P12"><text:span text:style-name="T1">Devinez de quoi il s'agit</text:span> ? </text:p>
      <text:p text:style-name="P15"/>
      <text:section text:style-name="Sect1" text:name="Section1">
        <text:p text:style-name="P16">Tout simplement le nouveau nom donné au stage GEN 180 T par nos collègues qui ne manquent guère d'humour.</text:p>
        <text:p text:style-name="P16">Le stage GEN 180 T est le stage de déontologie administré sous forme de piqûre de rappel aux agents cadres C, B et A qui auraient l'idée saugrenue de frauder le fisc et donc de voler leur employeur car, c'est bien connu, de nos jours on ne peut plus se fier au petit personnel.</text:p>
        <text:p text:style-name="P16"/>
        <text:p text:style-name="P16">Il faut les tenir, leur montrer qui est le maître ici, et enlever de leur esprit toute idée frauduleuse car les agents des finances publiques sont les mieux placés pour tromper le fisc, cela va de soi.</text:p>
        <text:p text:style-name="P16"/>
        <text:p text:style-name="P16">Poussons plus loin l'amalgame : c'est parmi les fonctionnaires de police qu'il y a les plus grands criminels.</text:p>
        <text:p text:style-name="P16"><draw:frame draw:style-name="fr2" draw:name="Cadre4" text:anchor-type="paragraph" svg:x="0.332cm" svg:y="1.198cm" svg:width="15.963cm" draw:z-index="4"><draw:text-box fo:min-height="0.79cm"><text:p text:style-name="P3">CGT Finances Publiques de ISERE / Tél.: 0476393874(Local CFP Rhin et Danube) ou <text:s/>0476857596 (Local TG)</text:p><text:p text:style-name="P4">Site Internet : http://www.financespubliques.cgt.fr/38/</text:p></draw:text-box></draw:frame>C'est parmi les pompiers qu'il y a le plus d'incendiaires et parmi les infirmières qu'il y a le plus d'empoisonneurs et de fossoyeurs...</text:p>
        <text:p text:style-name="P16"/>
        <text:p text:style-name="P16">C'est la mode, le fonctionnaire est suspect. Qui veut se débarrasser de son chien l'accuse de la rage. </text:p>
        <text:p text:style-name="P16">Mais tout d'abord, qu'est-ce que la déontologie ?</text:p>
        <text:p text:style-name="P16">La définition du dictionnaire Larousse n'est pas tout à fait semblable à celle de l'Administration.</text:p>
        <text:p text:style-name="P16"/>
        <text:p text:style-name="P16"><text:span text:style-name="T2">Dictionnaire</text:span> : l'ensemble des droits et obligations qui régissent une profession.</text:p>
        <text:p text:style-name="P16"><text:span text:style-name="T2">Administration</text:span> : l'ensemble des règles de comportement que doit observer une personne dans l'exercice de sa profession, tant à l'égard de ses collègues ou confrères qu'à l'égard des personnes étrangères à la profession.</text:p>
        <text:p text:style-name="P16"/>
        <text:p text:style-name="P16">Parfois, une simple phrase de quelques mots suffit pour définir précisément les choses.</text:p>
        <text:p text:style-name="P16"/>
        <text:p text:style-name="P16">La définition du dictionnaire évoque les obligations mais aussi les droits et elle se <text:soft-page-break/>rapproche du statut de la fonction publique qui indique aussi les droits et obligations des fonctionnaires.</text:p>
        <text:p text:style-name="P16"/>
        <text:p text:style-name="P16">Avant, l'Administration parlait du statut, maintenant elle évoque la déontologie, terme plus approprié aux professions libérales. <text:span text:style-name="T4">Libéral</text:span>, c'est tendance!</text:p>
        <text:p text:style-name="P16">Effectivement le stage rappelle les obligations des fonctionnaires et à la fin, la protection des agents <text:s/>est évoquée. </text:p>
        <text:p text:style-name="P16"/>
        <text:p text:style-name="P16">Les fonctionnaires ont, semble-t-il, oublié leur devoir? <text:span text:style-name="T3">L'Administration, par contre, feint d'ignorer ses</text:span> <text:span text:style-name="T3">obligations </text:span>à l'égard de son personnel. </text:p>
        <text:p text:style-name="P16">Déjà bien payer ses agents peut prévenir de toute entrave <text:s/>à la déontologie. Vous êtes de plus en plus mal payés et les soupçons seraient-ils justifiés? <text:s text:c="2"/></text:p>
        <text:p text:style-name="P16">Les représentants du personnel sont intervenus pour demander un chapitre sur la protection des agents, sujet secondaire pour la direction. </text:p>
        <text:p text:style-name="P16">La protection est d'avoir un travail stable, pour assurer la continuité du service.</text:p>
        <text:p text:style-name="P16"/>
        <text:p text:style-name="P16">Par exemple, au cours du stage est rappelée l'obligation pour un fonctionnaire de rejoindre son poste. Bien sûr, le fonctionnaire rejoint son poste tous les jours. Mais dans le cas où ce poste a été supprimé, le fonctionnaire est non affecté et l'administration se soustrait à la règle statutaire de donner un poste à un agent. Le droit de tout fonctionnaire est d'avoir un poste. </text:p>
        <text:p text:style-name="P16">Voilà comment est instaurée la mobilité !</text:p>
        <text:p text:style-name="P16">Celui qui est à la disposition peut être nommé aux quatre coins du département et contre sa volonté. En pratique, les directions départementales évitent, mais le risque existe toujours.</text:p>
        <text:p text:style-name="P16">Il est toujours utile de rappeler les obligations, les devoirs de chacun mais là, <text:span text:style-name="T3">il y a acharnement, deuxième stage en peu de temps !</text:span></text:p>
        <text:p text:style-name="P16">Ce stage fait-il suite aux dernières </text:p>
        <text:p text:style-name="P16"/>
        <text:p text:style-name="P16">informations, un ministre fraude le fisc et un directeur général certifie que ce ministre n'a aucun compte dans un paradis fiscal. </text:p>
        <text:p text:style-name="P16">M. le Directeur peut aussi certifier qu'aucun démarchage n'est opéré sur le territoire national par les agents de l'Union des Banques Suisse pour permettre l'évasion dans les paradis fiscaux de plusieurs centaines de milliards.</text:p>
        <text:p text:style-name="P16"/>
        <text:p text:style-name="P16">Là n'est pas le sujet, ne nous évadons pas, il y a urgence à ce que les agents rentrent dans le rang, un peu de discipline ne fait pas de mal.</text:p>
        <text:p text:style-name="P16"/>
        <text:p text:style-name="P16">Discipline et statistique aussi, et c'est à la fin du stage qu'est évoquée l'ampleur du problème : en trois ans, chaque année, c'est soixante dix sept agents rappelés à l'ordre. 77 sur 130 000 agents aux finances publiques, toutes peines confondues, du simple blâme à la révocation, c'est de l'ordre de 0,0065%. </text:p>
        <text:p text:style-name="P17">Vous comprenez qu'un tel fléau nécessite une reprise en main, qui aime bien, châtie bien.</text:p>
        <text:p text:style-name="P17"/>
        <text:p text:style-name="P16">Le constat est là. En fait, l'exemple ne vient pas, comme le commun des mortels pourrait le penser, du haut mais plutôt du bas de la pyramide. </text:p>
        <text:p text:style-name="P16">Les agents qui servent cette administration sont d'une intégrité exemplaire et un exemple international de qualité de fonction publique à la française. A signaler quand nos dirigeants n'hésitent pas à faire des comparaisons tronquées avec les autres pays. </text:p>
        <text:p text:style-name="P16"><text:span text:style-name="T3">Alors pourquoi une insistance suspicieuse, culture de méfiance, paranoïa, que comprendre ?</text:span> </text:p>
        <text:p text:style-name="P16">Pendant ce temps, les suppressions d'emplois continuent, bientôt il y aura si peu d'agents que leur honnêteté et la déontologie ne préoccuperont plus personne. Espérons que ce jour-là, les 80 à 100 milliards de fraude fiscale annuelle auront disparu, doutons un peu. Mais pour notre Directeur, ceci n'est que secondaire, l'essentiel est la déontologie et le contrôle des dossiers des agents. C'est toujours plus facile que de traquer la fraude des multinationales et de supprimer les paradis fiscaux. </text:p>
        <text:p text:style-name="P19"/>
      </text:section>
      <text:p text:style-name="P18"/>
      <text:section text:style-name="Sect2" text:name="Section2">
        <text:p text:style-name="P22">Encore une nouvelle réforme pour sauver les retraites !</text:p>
        <text:p text:style-name="P11"/>
        <text:p text:style-name="P8">Mais comment se fait-il que notre système ne soit pas sauvé? </text:p>
        <text:p text:style-name="P8">Combien de médecins se sont penchés sur le malade, médecins si bien décrits par Molière, qui prescrivent des purges et des saignées. Le souci n'est pas de soigner mais de garder le malade toujours alité et toujours malade.</text:p>
        <text:p text:style-name="P8">D'ailleurs, cela rapporte aux technocrates, aux participants du COR et aux rapporteurs, économistes <text:s/>surpayés qui vous expliquent comment vous devez vous serrer la ceinture.</text:p>
        <text:p text:style-name="P8"/>
        <text:p text:style-name="P8">Les fonctionnaires sont dans le colimateur une fois de plus. Leur retraite est plus <text:s/>élevée que dans le privé. Voilà! Tout est dit. Mais c'est une moyenne qui est évoquée, soit 1700 euros pour des retraités de la fonction publique d'Etat ou territoriale ou hospitalière. Ces <text:s/>chiffres sont avancés au Journal de 20h sans autres précisions. </text:p>
        <text:p text:style-name="P8"/>
        <text:p text:style-name="P8">Et puis, pourquoi aligner vers le bas dans un pays où un patron de Carrefour part à la retraite avec un pactole de 37 millions d’euros ? <text:s/></text:p>
        <text:p text:style-name="P8"/>
        <text:p text:style-name="P8">Ils procèdent toujours de la même façon: <text:span text:style-name="T3">en divisant , en opposant les travailleurs</text:span> des différents secteurs, privé/public, régimes spéciaux, régimes de droit commun. Leur but est poutant toujours le même, aucune illusion à avoir, c'est de diminuer <text:s/>les retraites pour ouvrir le marché aux assurances privées, aux banques et autres vampires économiques.</text:p>
        <text:p text:style-name="P8"/>
        <text:p text:style-name="P8">Un patron le disait bien <text:span text:style-name="T3">"Notre cible est de détruire ce qui a été créé à la libération par le</text:span> <text:span text:style-name="T3">CNR: la Sécurité <text:s/>sociale, la solidarité des salariés contre les risques de la vie, maladie, vieillesse ou handicap"</text:span>. Mme Parisot invoquait la fatalité, et contre la fatalité, on ne peut que subir.</text:p>
        <text:p text:style-name="P8"/>
        <text:p text:style-name="P8">L'hypocrisie est leur arme de prédilection: aucune vérité n'est bonne à dire. Ils prétendent vouloir sauver le système, seul valable, de répartition. </text:p>
        <text:p text:style-name="P8">Ce système où les actifs payent pour les retraités, le seul <text:s/>exemple de solidarité et de cohésion sociale.</text:p>
        <text:p text:style-name="P8"/>
        <text:p text:style-name="P8">L'autre méthode, la capitalisation, est un système individuel et dépendant des fluctuations boursières.</text:p>
        <text:p text:style-name="P8">Combien d'exemples de personnes à la veille de prendre leur retraite se sont vues ruinées, <text:s/>leur entreprise en faillite, ne pouvant plus reverser les sommes promises. Les exemples pullulent <text:s/>dans les sociétés anglo-saxonnes.</text:p>
        <text:p text:style-name="P8"/>
        <text:p text:style-name="P8">Une seule solution: <text:span text:style-name="T3">continuer à travailler</text:span> pour une misère jusqu'à <text:span text:style-name="T3">70ans</text:span> ou plus. Aux Etats <text:s/>Unis, <text:s/>c'est une situation courante.</text:p>
        <text:p text:style-name="P8"/>
        <text:p text:style-name="P8">Mais comment faire? </text:p>
        <text:p text:style-name="P8">Puisque l'on vous dit qu'il y a un déficit de plus de 20 milliards et que pour un retraité, il n'y a plus que 1,5 actif, résultat en 2040 on va à la catastrophe, plus personne ne travaillera dans ce pays. L'économie libérale a ouvert les ondes à ses ténors qui répètent inlassablement les mêmes inepsies: la France vie au dessus de ces moyens. </text:p>
        <text:p text:style-name="P8"/>
        <text:p text:style-name="P10">La partition est toujours la même depuis <text:s/>plus de 20 ans et les réformes libérales se succèdent pour diminuer nos droits, nos acquis sociaux.</text:p>
        <text:p text:style-name="P10"/>
        <text:p text:style-name="P8">Mais admettons leur démarche sincère: ils veulent vraiment sauver le système de retraite par <text:s/>répartition, une réforme n'a rien solutionné; on change de méthode et on essaye d'une autre manière.</text:p>
        <text:p text:style-name="P8">Là, plus têtu qu'une bourrique, on continue de <text:span text:style-name="T3">la même façon: rallonger la carrière et diminuer <text:s/>les pensions.</text:span></text:p>
        <text:p text:style-name="P10"/>
        <text:p text:style-name="P8">Ils ignorent volontairement la répartition des richesses. Voilà! Car là se trouve la solution: la répartition des richesses produites.</text:p>
        <text:p text:style-name="P8"/>
        <text:p text:style-name="P8">Karl en son temps le disait bien, le problème est dans le partage de la plus value et <text:span text:style-name="T3">seul <text:s/>le travail <text:s/>crée de la plus value et de la richesse.</text:span> </text:p>
        <text:p text:style-name="P8"/>
        <text:p text:style-name="P8">Donc suivons le raisonnement: celui qui détient le capital <text:s/>aura immanquablement besoin du travail pour s'enrichir, car l'argent seul ne travaille <text:s/>pas. <text:span text:style-name="T3">Asseyez-vous devant un tas de billets, pour ceux qui peuvent, vous ne le verrez pas augmenter.</text:span> </text:p>
        <text:p text:style-name="P8">Le capital est inerte, il a besoin du travail et surtout de l'exploitation voire de <text:span text:style-name="T3">la spéculation pour gonfler</text:span>, c'est clair.</text:p>
        <text:p text:style-name="P8"><text:soft-page-break/>En 1947, le PIB de la France était de 17 <text:s text:c="10"/>milliards d'euros (conversion faite en euros); en 2011, il est de 1995 milliards d'euros. </text:p>
        <text:p text:style-name="P8">En 1947, c'était la création de la Sécurité sociale, l'instauration de la retraite au bout de 37,5 ans de carrière, les régimes spéciaux n'étaient pas un problème. Il y avait trés peu de chômage et la plupart des patrons végétaient en prison pour collaboration avec les nazis. </text:p>
        <text:p text:style-name="P8"/>
        <text:p text:style-name="P8">Comment dans un pays où le PIB a été multiplié par plus de100, nos technocrates libéraux peuvent expliquer, sans être qualifiés de malhonnêtes, qu'il n'y a plus d'argent pour maintenir une société humaine et solidaire? <text:s text:c="4"/></text:p>
        <text:p text:style-name="P8"/>
        <text:p text:style-name="P8">Ils donnent aux banques 300 milliards en nous expliquant sans sourciller qu'ils accomplissent un acte de sauvetage et de bienfaisance pour éviter la destruction et l'apocalypse. </text:p>
        <text:p text:style-name="P8"/>
        <text:p text:style-name="P10">Chaque année dans ce pays, le montant de la fraude fiscale s'élève à 80 milliards, 600 milliards <text:s/>sont partis dans les paradis fiscaux et... on supprime 20 000 postes aux finances publiques pour <text:s/>le "laisser faire" ambiant. <text:s/></text:p>
        <text:p text:style-name="P10"/>
        <text:p text:style-name="P8">Un éminent docteur en économie a évalué à 2000 milliards le montant des capitaux français dans les paradis fiscaux. </text:p>
        <text:p text:style-name="P8">Les sociétés multinationales se dispensent de toute contribution et, pour citer un exemple, GOOGLE ne paye que 3% d'impôt sur ses bénefices colossaux et profite joyeusement des paradis fiscaux. </text:p>
        <text:p text:style-name="P8"/>
        <text:p text:style-name="P10">L'ensemble des banques françaises ont toutes des filiales dans les paradis fiscaux.</text:p>
        <text:p text:style-name="P8"/>
        <text:p text:style-name="P8">Vous comprenez mieux pourquoi il n'y a plus d'argent pour le social, les retraites et pour assurer une fin de vie humaine à nos parents: n'ayons pas peur des vérités, nous assistons au plus grand "casse" du siècle au profit de la Finance, des banques, des assurances, du capitalisme.</text:p>
        <text:p text:style-name="P8">Notre gouvernement veut des réformes pour le bien de tous.</text:p>
        <text:p text:style-name="P8">En réalité, c'est une régression complète à laquelle nous assistons, de nombreux retraités n'ont même pas un SMIC pour vivre et beaucoup survivent grâce aux restaurants du coeur, et tout cela dans un pays riche.</text:p>
        <text:p text:style-name="P8"/>
        <text:p text:style-name="P10">La CGT affirme que le financement doit passer par le travail.</text:p>
        <text:p text:style-name="P8">Le chômage, la misère sont présentés comme une fatalité par les patrons et les technocrates. </text:p>
        <text:p text:style-name="P8">C’est la crise !?</text:p>
        <text:p text:style-name="P8">Un million de chômeurs en moins, c'est 3 milliards dans les caisses de la Sécurité sociale et la solution pour les retraites.</text:p>
        <text:p text:style-name="P8">Le chômage et la misère profite à l'oligarchie financière qui nous gouverne. Il n'y a pas de fatalité mais en réalité un glissement vers une société barbare où règne l'individualime.</text:p>
        <text:p text:style-name="P8"/>
        <text:p text:style-name="P8">Il est temps de remettre au goût du jour <text:span text:style-name="T3">les revendications et fondements de notre système de retraite dailleurs rappelées dans notre dernier congrès CGT FIP:</text:span></text:p>
        <text:list xml:id="list37255905" text:style-name="L1">
          <text:list-item>
            <text:p text:style-name="P23">abrogation de la réforme Balladur-Veil de 1993</text:p>
          </text:list-item>
          <text:list-item>
            <text:p text:style-name="P23">abrogation de la réforme Fillon</text:p>
          </text:list-item>
          <text:list-item>
            <text:p text:style-name="P23">retour aux 37,5 années pour une retraite complète pour le public et le privé. Selon l'INSEE, la durée moyenne d'activité professionnelle est de 32 ans. Déjà avec 37,5 années de carrière, beaucoup de fonctionnaires partent avec une retraite partielle... <text:s/></text:p>
          </text:list-item>
          <text:list-item>
            <text:p text:style-name="P23">Un minimum de retraite égal au SMIC net</text:p>
          </text:list-item>
          <text:list-item>
            <text:p text:style-name="P23">Une prise en charge totale de la dépendance</text:p>
          </text:list-item>
        </text:list>
        <text:p text:style-name="P9"/>
        <text:p text:style-name="P9">Le débat est ouvert. Pour ce qui est du financement, aucune inquiétude! De l'argent, il y en a mais une autre répartition est nécessaire. </text:p>
        <text:p text:style-name="P9"/>
        <text:p text:style-name="P20"/>
        <text:p text:style-name="P20"/>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OpenSymbol" svg:font-family="OpenSymbol"/>
    <style:font-face style:name="Tahoma2" svg:font-family="Tahoma"/>
    <style:font-face style:name="Impact" svg:font-family="Impact" style:font-family-generic="roman"/>
    <style:font-face style:name="Comic Sans MS" svg:font-family="'Comic Sans MS'" style:font-family-generic="swiss"/>
    <style:font-face style:name="Comic Sans MS,Bold" svg:font-family="'Comic Sans MS,Bold'" style:font-family-generic="swiss"/>
    <style:font-face style:name="Impact1" svg:font-family="Impact" style:font-family-generic="roman" style:font-pitch="variable"/>
    <style:font-face style:name="Lucida Sans Unicode1" svg:font-family="'Lucida Sans Unicode'"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Frame_20_contents" style:display-name="Frame contents" style:family="paragraph" style:parent-style-name="Text_20_body" style:class="extra"/>
    <style:style style:name="Bullet_20_Symbols" style:display-name="Bullet Symbols" style:family="text">
      <style:text-properties style:font-name="OpenSymbol" style:font-name-asian="OpenSymbol" style:font-name-complex="OpenSymbol"/>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1.584cm" fo:margin-left="2cm" fo:margin-right="2cm" style:writing-mode="lr-tb" style:footnote-max-height="0cm">
        <style:footnote-sep style:width="0.018cm"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13-07-02T11:09:34.42</meta:creation-date>
    <dc:date>2013-07-04T15:17:12.65</dc:date>
    <meta:editing-duration>PT02H35M01S</meta:editing-duration>
    <meta:editing-cycles>14</meta:editing-cycles>
    <meta:generator>OpenOffice.org/3.1$Win32 OpenOffice.org_project/310m19$Build-9420</meta:generator>
    <meta:print-date>2013-07-04T14:44:06.29</meta:print-date>
    <meta:document-statistic meta:table-count="0" meta:image-count="1" meta:object-count="0" meta:page-count="4" meta:paragraph-count="109" meta:word-count="2048" meta:character-count="12404"/>
  </office:meta>
</office:document-meta>
</file>